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●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fo:text-align="end" fo:margin-right="0.25in"/>
      <style:text-properties style:font-name="標楷體" style:font-name-asian="標楷體" style:font-name-complex="標楷體"/>
    </style:style>
    <style:style style:name="P1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olumn12" style:family="table-column">
      <style:table-column-properties style:column-width="5.8437in"/>
    </style:style>
    <style:style style:name="Table11" style:family="table">
      <style:table-properties style:width="5.8437in" fo:margin-left="0.0194in" table:align="left"/>
    </style:style>
    <style:style style:name="TableRow13" style:family="table-row">
      <style:table-row-properties style:min-row-height="1.2916in"/>
    </style:style>
    <style:style style:name="TableCell14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16" style:parent-style-name="內文" style:family="paragraph">
      <style:paragraph-properties fo:text-align="justify" fo:text-indent="0.3284in"/>
    </style:style>
    <style:style style:name="T17" style:parent-style-name="預設段落字型" style:family="text">
      <style:text-properties style:font-name="標楷體" style:font-name-asian="標楷體" style:font-name-complex="標楷體"/>
    </style:style>
    <style:style style:name="T18" style:parent-style-name="預設段落字型" style:family="text">
      <style:text-properties style:font-name="標楷體" style:font-name-asian="標楷體" style:font-name-complex="標楷體"/>
    </style:style>
    <style:style style:name="T19" style:parent-style-name="預設段落字型" style:family="text">
      <style:text-properties style:font-name="標楷體" style:font-name-asian="標楷體" style:font-name-complex="標楷體"/>
    </style:style>
    <style:style style:name="T20" style:parent-style-name="預設段落字型" style:family="text">
      <style:text-properties style:font-name="標楷體" style:font-name-asian="標楷體" style:font-name-complex="標楷體"/>
    </style:style>
    <style:style style:name="T21" style:parent-style-name="預設段落字型" style:family="text">
      <style:text-properties style:font-name="標楷體" style:font-name-asian="標楷體" style:font-name-complex="標楷體"/>
    </style:style>
    <style:style style:name="T22" style:parent-style-name="預設段落字型" style:family="text">
      <style:text-properties style:font-name="標楷體" style:font-name-asian="標楷體" style:font-name-complex="標楷體"/>
    </style:style>
    <style:style style:name="T23" style:parent-style-name="預設段落字型" style:family="text">
      <style:text-properties style:font-name="標楷體" style:font-name-asian="標楷體" style:font-name-complex="標楷體"/>
    </style:style>
    <style:style style:name="T24" style:parent-style-name="預設段落字型" style:family="text">
      <style:text-properties style:font-name="標楷體" style:font-name-asian="標楷體" style:font-name-complex="標楷體"/>
    </style:style>
    <style:style style:name="T25" style:parent-style-name="預設段落字型" style:family="text">
      <style:text-properties style:font-name="標楷體" style:font-name-asian="標楷體" style:font-name-complex="標楷體"/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T27" style:parent-style-name="預設段落字型" style:family="text">
      <style:text-properties style:font-name="標楷體" style:font-name-asian="標楷體" style:font-name-complex="標楷體"/>
    </style:style>
    <style:style style:name="T28" style:parent-style-name="預設段落字型" style:family="text">
      <style:text-properties style:font-name="新細明體" style:font-name-complex="標楷體"/>
    </style:style>
    <style:style style:name="T29" style:parent-style-name="預設段落字型" style:family="text">
      <style:text-properties style:font-name="標楷體" style:font-name-asian="標楷體" style:font-name-complex="標楷體"/>
    </style:style>
    <style:style style:name="T30" style:parent-style-name="預設段落字型" style:family="text">
      <style:text-properties style:font-name="標楷體" style:font-name-asian="標楷體" style:font-name-complex="標楷體"/>
    </style:style>
    <style:style style:name="P31" style:parent-style-name="內文" style:family="paragraph">
      <style:paragraph-properties fo:text-align="justify" fo:text-indent="0.0784in"/>
      <style:text-properties style:font-name="標楷體" style:font-name-asian="標楷體" style:font-name-complex="標楷體"/>
    </style:style>
    <style:style style:name="P32" style:parent-style-name="內文" style:family="paragraph">
      <style:paragraph-properties fo:text-align="justify" fo:text-indent="0.3333in"/>
      <style:text-properties style:font-name="標楷體" style:font-name-asian="標楷體" style:font-name-complex="標楷體"/>
    </style:style>
    <style:style style:name="P33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內文" style:family="paragraph">
      <style:paragraph-properties fo:text-align="justify" fo:margin-left="0.3333in">
        <style:tab-stops/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Times New Roman" style:font-name-asian="標楷體"/>
    </style:style>
    <style:style style:name="P53" style:parent-style-name="內文" style:family="paragraph">
      <style:paragraph-properties fo:text-align="justify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asian="標楷體"/>
    </style:style>
    <style:style style:name="P64" style:parent-style-name="內文" style:family="paragraph">
      <style:paragraph-properties fo:text-align="justify" fo:text-indent="0.5833in"/>
    </style:style>
    <style:style style:name="T65" style:parent-style-name="預設段落字型" style:family="text">
      <style:text-properties style:font-name="Times New Roman" style:font-name-asian="標楷體"/>
    </style:style>
    <style:style style:name="T66" style:parent-style-name="預設段落字型" style:family="text">
      <style:text-properties style:font-name="Times New Roman" style:font-name-asian="標楷體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Times New Roman" style:font-name-asian="標楷體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/>
    </style:style>
    <style:style style:name="P76" style:parent-style-name="清單段落" style:family="paragraph">
      <style:paragraph-properties fo:margin-left="0in" fo:text-indent="0.3333in">
        <style:tab-stops/>
      </style:paragraph-properties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新細明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新細明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清單段落" style:family="paragraph">
      <style:paragraph-properties fo:margin-left="1.2027in" fo:text-indent="-0.1347in">
        <style:tab-stops/>
      </style:paragraph-properties>
    </style:style>
    <style:style style:name="T90" style:parent-style-name="預設段落字型" style:family="text">
      <style:text-properties style:font-name="新細明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新細明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新細明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2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3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4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5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6" style:parent-style-name="內文" style:list-style-name="LFO6" style:family="paragraph">
      <style:paragraph-properties fo:text-align="justify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T122" style:parent-style-name="預設段落字型" style:family="text">
      <style:text-properties style:font-name="Times New Roman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P126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27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28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29" style:parent-style-name="內文" style:list-style-name="LFO6" style:family="paragraph">
      <style:paragraph-properties fo:text-align="justify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Times New Roman" style:font-name-asian="標楷體"/>
    </style:style>
    <style:style style:name="T136" style:parent-style-name="預設段落字型" style:family="text">
      <style:text-properties style:font-name="Times New Roman" style:font-name-asian="標楷體"/>
    </style:style>
    <style:style style:name="T137" style:parent-style-name="預設段落字型" style:family="text">
      <style:text-properties style:font-name="Times New Roman" style:font-name-asian="標楷體"/>
    </style:style>
    <style:style style:name="T138" style:parent-style-name="預設段落字型" style:family="text">
      <style:text-properties style:font-name="Times New Roman" style:font-name-asian="標楷體"/>
    </style:style>
    <style:style style:name="P139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0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1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2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3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4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5" style:parent-style-name="內文" style:list-style-name="LFO6" style:family="paragraph">
      <style:paragraph-properties fo:text-align="justify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9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P150" style:parent-style-name="內文" style:family="paragraph">
      <style:paragraph-properties fo:text-align="justify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Times New Roman" style:font-name-asian="標楷體"/>
    </style:style>
    <style:style style:name="T153" style:parent-style-name="預設段落字型" style:family="text">
      <style:text-properties style:font-name="Times New Roman" style:font-name-asian="標楷體"/>
    </style:style>
    <style:style style:name="T154" style:parent-style-name="預設段落字型" style:family="text">
      <style:text-properties style:font-name="Times New Roman" style:font-name-asian="標楷體"/>
    </style:style>
    <style:style style:name="T155" style:parent-style-name="預設段落字型" style:family="text">
      <style:text-properties style:font-name="Times New Roman" style:font-name-asian="標楷體"/>
    </style:style>
    <style:style style:name="T156" style:parent-style-name="預設段落字型" style:family="text">
      <style:text-properties style:font-name="Times New Roman" style:font-name-asian="標楷體"/>
    </style:style>
    <style:style style:name="P157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58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59" style:parent-style-name="內文" style:list-style-name="LFO6" style:family="paragraph">
      <style:paragraph-properties fo:text-align="justify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fo:color="#FF0000"/>
    </style:style>
    <style:style style:name="P162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3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4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5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6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7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8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9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70" style:parent-style-name="內文" style:list-style-name="LFO6" style:family="paragraph">
      <style:paragraph-properties fo:text-align="justify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text-align="justify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/>
    </style:style>
    <style:style style:name="P178" style:parent-style-name="內文" style:family="paragraph">
      <style:paragraph-properties fo:text-align="justify" fo:margin-left="0.25in" fo:text-indent="-0.25in">
        <style:tab-stops/>
      </style:paragraph-properties>
    </style:style>
    <style:style style:name="T179" style:parent-style-name="預設段落字型" style:family="text">
      <style:text-properties style:font-name="Times New Roman" style:font-name-asian="標楷體"/>
    </style:style>
    <style:style style:name="T180" style:parent-style-name="預設段落字型" style:family="text">
      <style:text-properties style:font-name="Times New Roman" style:font-name-asian="標楷體"/>
    </style:style>
    <style:style style:name="T181" style:parent-style-name="預設段落字型" style:family="text">
      <style:text-properties style:font-name="Times New Roman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Times New Roman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Times New Roman" style:font-name-asian="標楷體"/>
    </style:style>
    <style:style style:name="T188" style:parent-style-name="預設段落字型" style:family="text">
      <style:text-properties style:font-name="Times New Roman" style:font-name-asian="標楷體"/>
    </style:style>
    <style:style style:name="T189" style:parent-style-name="預設段落字型" style:family="text">
      <style:text-properties style:font-name="Times New Roman" style:font-name-asian="標楷體"/>
    </style:style>
    <style:style style:name="T190" style:parent-style-name="預設段落字型" style:family="text">
      <style:text-properties style:font-name="Times New Roman" style:font-name-asian="標楷體"/>
    </style:style>
    <style:style style:name="TableColumn192" style:family="table-column">
      <style:table-column-properties style:column-width="0.3937in"/>
    </style:style>
    <style:style style:name="TableColumn193" style:family="table-column">
      <style:table-column-properties style:column-width="2.7562in"/>
    </style:style>
    <style:style style:name="TableColumn194" style:family="table-column">
      <style:table-column-properties style:column-width="2.2006in"/>
    </style:style>
    <style:style style:name="Table191" style:family="table">
      <style:table-properties style:width="5.3506in" fo:margin-left="0.434in" table:align="left"/>
    </style:style>
    <style:style style:name="TableRow195" style:family="table-row">
      <style:table-row-properties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justify"/>
      <style:text-properties style:font-name="Times New Roman" style:font-name-asian="標楷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justify" fo:margin-left="0.4284in">
        <style:tab-stops/>
      </style:paragraph-properties>
      <style:text-properties style:font-name="Times New Roman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justify"/>
      <style:text-properties style:font-name="Times New Roman" style:font-name-asian="標楷體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Times New Roman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justify"/>
      <style:text-properties style:font-name="Times New Roman"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justify"/>
      <style:text-properties style:font-name="Times New Roman" style:font-name-asian="標楷體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Times New Roman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justify"/>
      <style:text-properties style:font-name="Times New Roman" style:font-name-asian="標楷體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justify"/>
      <style:text-properties style:font-name="Times New Roman" style:font-name-asian="標楷體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Times New Roman" style:font-name-asian="標楷體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="Times New Roman"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justify"/>
      <style:text-properties style:font-name="Times New Roman" style:font-name-asian="標楷體"/>
    </style:style>
    <style:style style:name="P223" style:parent-style-name="內文" style:family="paragraph">
      <style:text-properties style:font-name="Times New Roman" style:font-name-asian="標楷體"/>
    </style:style>
    <style:style style:name="P224" style:parent-style-name="內文" style:family="paragraph">
      <style:paragraph-properties fo:text-align="justify"/>
      <style:text-properties style:font-name="Times New Roman" style:font-name-asian="標楷體"/>
    </style:style>
    <style:style style:name="P225" style:parent-style-name="內文" style:family="paragraph">
      <style:paragraph-properties fo:text-align="justify" fo:text-indent="0.5736in"/>
      <style:text-properties style:font-name="Times New Roman" style:font-name-asian="標楷體"/>
    </style:style>
    <style:style style:name="P226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27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28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29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30" style:parent-style-name="內文" style:family="paragraph">
      <style:paragraph-properties fo:text-align="justify" fo:margin-left="0.5in">
        <style:tab-stops/>
      </style:paragraph-properties>
      <style:text-properties style:font-name="標楷體" style:font-name-asian="標楷體"/>
    </style:style>
    <style:style style:name="P231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32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33" style:parent-style-name="內文" style:family="paragraph">
      <style:paragraph-properties fo:text-align="justify" fo:line-height="0.3055in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P235" style:parent-style-name="內文" style:family="paragraph">
      <style:paragraph-properties fo:text-align="justify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Times New Roman" style:font-name-asian="標楷體"/>
    </style:style>
    <style:style style:name="T238" style:parent-style-name="預設段落字型" style:family="text">
      <style:text-properties style:font-name="Times New Roman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P241" style:parent-style-name="內文" style:family="paragraph">
      <style:paragraph-properties fo:text-align="justify" fo:text-indent="0.3333in"/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P245" style:parent-style-name="內文" style:family="paragraph">
      <style:paragraph-properties fo:text-align="justify" fo:margin-left="0.5in">
        <style:tab-stops/>
      </style:paragraph-properties>
      <style:text-properties style:font-name="標楷體" style:font-name-asian="標楷體"/>
    </style:style>
    <style:style style:name="P246" style:parent-style-name="內文" style:family="paragraph">
      <style:paragraph-properties fo:text-align="justify" fo:text-indent="0.3333in"/>
    </style:style>
    <style:style style:name="T247" style:parent-style-name="預設段落字型" style:family="text">
      <style:text-properties style:font-name="Times New Roman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51" style:parent-style-name="內文" style:family="paragraph">
      <style:paragraph-properties fo:text-align="center"/>
    </style:style>
    <style:style style:name="T252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4">（事</text:span><text:span text:style-name="T5">業單位</text:span><text:span text:style-name="T6">）員工子女托</text:span><text:span text:style-name="T7">兒服務意見</text:span><text:span text:style-name="T8">調查表</text:span></text:p>
      <text:p text:style-name="P9">填表日期：<text:s/><text:s/>年<text:s/><text:s/>月<text:s/><text:s/>日</text:p>
      <text:p text:style-name="P10"/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親愛的同仁，您好:</text:p>
            <text:p text:style-name="P16"><text:span text:style-name="T17">公司</text:span><text:span text:style-name="T18">為</text:span><text:span text:style-name="T19">協助員工照顧子女，希望瞭解您對於員工托兒服務的需求，俾作為日後公司規劃托兒服務</text:span><text:span text:style-name="T20">之參考</text:span><text:span text:style-name="T21">。請踴躍填寫下列問卷</text:span><text:span text:style-name="T22">，並請於</text:span><text:span text:style-name="T23"><text:s/>__<text:s/></text:span><text:span text:style-name="T24">月</text:span><text:span text:style-name="T25"><text:s/>__<text:s/></text:span><text:span text:style-name="T26">日前擲回</text:span><text:span text:style-name="T27"><text:s/>________<text:s/></text:span><text:span text:style-name="T28">，</text:span><text:span text:style-name="T29">感謝您的協助</text:span><text:span text:style-name="T30">!</text:span></text:p>
            <text:p text:style-name="P31"/>
            <text:p text:style-name="P32"><text:s text:c="13"/><text:s text:c="25"/>（事業單位/調查部門）<text:s/>敬上</text:p>
          </table:table-cell>
        </table:table-row>
      </table:table>
      <text:p text:style-name="P33">一、員工托兒需求概況</text:p>
      <text:p text:style-name="內文"><text:span text:style-name="T34">　</text:span><text:span text:style-name="T35">1-1</text:span><text:span text:style-name="T36">、</text:span><text:span text:style-name="T37">請問您是否有</text:span><text:span text:style-name="T38">12</text:span><text:span text:style-name="T39">歲以下之子女？</text:span></text:p>
      <text:p text:style-name="P40"><text:span text:style-name="T41">　</text:span><text:span text:style-name="T42">□</text:span><text:span text:style-name="T43"><text:s/></text:span><text:span text:style-name="T44">是，</text:span><text:span text:style-name="T45">0</text:span><text:span text:style-name="T46">至</text:span><text:span text:style-name="T47">2</text:span><text:span text:style-name="T48">歲子女</text:span><text:span text:style-name="T49">有</text:span><text:span text:style-name="T50"><text:s/></text:span><text:span text:style-name="T51"><text:s text:c="9"/></text:span><text:span text:style-name="T52">人</text:span></text:p>
      <text:p text:style-name="P53"><text:span text:style-name="T54"><text:s text:c="10"/></text:span><text:span text:style-name="T55">　</text:span><text:span text:style-name="T56"><text:s/>2</text:span><text:span text:style-name="T57">至</text:span><text:span text:style-name="T58">6</text:span><text:span text:style-name="T59">歲子女</text:span><text:span text:style-name="T60">有</text:span><text:span text:style-name="T61"><text:s/></text:span><text:span text:style-name="T62"><text:s text:c="9"/></text:span><text:span text:style-name="T63">人</text:span></text:p>
      <text:p text:style-name="P64"><text:span text:style-name="T65"><text:s text:c="3"/></text:span><text:span text:style-name="T66">　</text:span><text:span text:style-name="T67"><text:s/>7</text:span><text:span text:style-name="T68">至</text:span><text:span text:style-name="T69">12</text:span><text:span text:style-name="T70">歲子</text:span><text:span text:style-name="T71">女</text:span><text:span text:style-name="T72">有</text:span><text:span text:style-name="T73"><text:s/></text:span><text:span text:style-name="T74"><text:s text:c="9"/></text:span><text:span text:style-name="T75">人</text:span></text:p>
      <text:p text:style-name="P76"><text:span text:style-name="T77">　</text:span><text:span text:style-name="T78">□</text:span><text:span text:style-name="T79"><text:s/></text:span><text:span text:style-name="T80">否，</text:span><text:span text:style-name="T81">a.</text:span><text:span text:style-name="T82">作答完畢，</text:span><text:span text:style-name="T83">請</text:span><text:span text:style-name="T84">直接</text:span><text:span text:style-name="T85">跳答「三</text:span><text:span text:style-name="T86">、</text:span><text:span text:style-name="T87">基本資料」</text:span><text:span text:style-name="T88">；</text:span></text:p>
      <text:p text:style-name="P89"><text:span text:style-name="T90">b.</text:span><text:span text:style-name="T91">願意提供</text:span><text:span text:style-name="T92">相關意見</text:span><text:span text:style-name="T93">，請</text:span><text:span text:style-name="T94">跳</text:span><text:span text:style-name="T95">答</text:span><text:span text:style-name="T96">「二</text:span><text:span text:style-name="T97">、</text:span><text:span text:style-name="T98">托兒服務建議」及</text:span><text:span text:style-name="T99">「三</text:span><text:span text:style-name="T100">、</text:span><text:span text:style-name="T101">基本資料」</text:span><text:span text:style-name="T102">繼續作答。</text:span></text:p>
      <text:p text:style-name="內文"><text:span text:style-name="T103">　</text:span><text:span text:style-name="T104">1-2</text:span><text:span text:style-name="T105">、</text:span><text:span text:style-name="T106">請問您</text:span><text:span text:style-name="T107">目前</text:span><text:span text:style-name="T108">的</text:span><text:span text:style-name="T109">托兒方式為</text:span><text:span text:style-name="T110">：</text:span></text:p>
      <text:list text:style-name="LFO6" text:continue-numbering="true">
        <text:list-item>
          <text:p text:style-name="P111">親人照料</text:p>
        </text:list-item>
        <text:list-item>
          <text:p text:style-name="P112">保母照料</text:p>
        </text:list-item>
        <text:list-item>
          <text:p text:style-name="P113">托嬰中心</text:p>
        </text:list-item>
        <text:list-item>
          <text:p text:style-name="P114">幼兒園</text:p>
        </text:list-item>
        <text:list-item>
          <text:p text:style-name="P115">兒童課後照顧中心（班）</text:p>
        </text:list-item>
        <text:list-item>
          <text:p text:style-name="P116"><text:span text:style-name="T117">其它，</text:span><text:span text:style-name="T118">請詳填：</text:span><text:span text:style-name="T119"><text:s text:c="23"/></text:span></text:p>
        </text:list-item>
      </text:list>
      <text:p text:style-name="內文"><text:span text:style-name="T120">　</text:span><text:span text:style-name="T121">1-3</text:span><text:span text:style-name="T122">、</text:span><text:span text:style-name="T123">請問您子女</text:span><text:span text:style-name="T124">目前的送托地點</text:span><text:span text:style-name="T125">：</text:span></text:p>
      <text:list text:style-name="LFO6" text:continue-numbering="true">
        <text:list-item>
          <text:p text:style-name="P126">在家照顧</text:p>
        </text:list-item>
        <text:list-item>
          <text:p text:style-name="P127">住家附近<text:s text:c="2"/></text:p>
        </text:list-item>
        <text:list-item>
          <text:p text:style-name="P128">公司附近</text:p>
        </text:list-item>
        <text:list-item>
          <text:p text:style-name="P129"><text:span text:style-name="T130">其它，</text:span><text:span text:style-name="T131">請詳填：</text:span><text:span text:style-name="T132"><text:s text:c="23"/></text:span></text:p>
        </text:list-item>
      </text:list>
      <text:p text:style-name="P133"><text:span text:style-name="T134">　</text:span><text:span text:style-name="T135">1-4</text:span><text:span text:style-name="T136">、請問您選擇托兒</text:span><text:span text:style-name="T137">服務</text:span><text:span text:style-name="T138">機構的考量（可複選）：</text:span></text:p>
      <text:list text:style-name="LFO6" text:continue-numbering="true">
        <text:list-item>
          <text:p text:style-name="P139">接送方便<text:s/></text:p>
        </text:list-item>
        <text:list-item>
          <text:p text:style-name="P140">收費合理</text:p>
        </text:list-item>
        <text:list-item>
          <text:p text:style-name="P141">師資</text:p>
        </text:list-item>
        <text:list-item>
          <text:p text:style-name="P142">教學內容</text:p>
        </text:list-item>
        <text:list-item>
          <text:p text:style-name="P143">園所的軟硬體設施</text:p>
        </text:list-item>
        <text:list-item>
          <text:p text:style-name="P144">整體服務口碑</text:p>
        </text:list-item>
        <text:list-item>
          <text:p text:style-name="P145"><text:span text:style-name="T146">其它，請詳填</text:span><text:span text:style-name="T147">:</text:span><text:span text:style-name="T148"><text:s text:c="15"/></text:span></text:p>
        </text:list-item>
      </text:list>
      <text:p text:style-name="P149">二、員工托兒服務建議</text:p>
      <text:soft-page-break/>
      <text:p text:style-name="P150"><text:span text:style-name="T151">　</text:span><text:span text:style-name="T152">2-1</text:span><text:span text:style-name="T153">、您期待公司</text:span><text:span text:style-name="T154">如何協助員工滿足托兒需求</text:span><text:span text:style-name="T155"><text:s/></text:span><text:span text:style-name="T156">（可複選）：</text:span></text:p>
      <text:list text:style-name="LFO6" text:continue-numbering="true">
        <text:list-item>
          <text:p text:style-name="P157">公司自行設置托兒服務機構（如托嬰中心、幼兒園、兒童課後照顧服務中心）</text:p>
        </text:list-item>
        <text:list-item>
          <text:p text:style-name="P158">與立案托兒服務機構簽約</text:p>
        </text:list-item>
        <text:list-item>
          <text:p text:style-name="P159"><text:span text:style-name="T160">提供員工</text:span><text:span text:style-name="T161">育兒補貼</text:span></text:p>
        </text:list-item>
        <text:list-item>
          <text:p text:style-name="P162">與托兒服務機構協商提供費用優惠</text:p>
        </text:list-item>
        <text:list-item>
          <text:p text:style-name="P163">與托兒服務機構協商提供延托服務</text:p>
        </text:list-item>
        <text:list-item>
          <text:p text:style-name="P164">補助加班時之延後托育費用</text:p>
        </text:list-item>
        <text:list-item>
          <text:p text:style-name="P165">彈性工時（如配合子女送托時間，調整工作時間，提早上下班）</text:p>
        </text:list-item>
        <text:list-item>
          <text:p text:style-name="P166">提供托育或幼教資訊</text:p>
        </text:list-item>
        <text:list-item>
          <text:p text:style-name="P167">多元休假（如子女生病不能上學，提供員工休假，在家照顧子女）</text:p>
        </text:list-item>
        <text:list-item>
          <text:p text:style-name="P168">提供臨時照顧子女空間（如平時照顧子女者有事，讓員工可帶子女至公司，並安排收托空間）</text:p>
        </text:list-item>
        <text:list-item>
          <text:p text:style-name="P169">自行安排送托，無須公司特別安排</text:p>
        </text:list-item>
        <text:list-item>
          <text:p text:style-name="P170"><text:span text:style-name="T171">其它，請</text:span><text:span text:style-name="T172">詳填：</text:span><text:span text:style-name="T173"><text:s text:c="9"/></text:span><text:span text:style-name="T174">　</text:span><text:span text:style-name="T175"><text:s text:c="6"/></text:span></text:p>
        </text:list-item>
      </text:list>
      <text:p text:style-name="P176"/>
      <text:p text:style-name="P177">　2-2、<text:s/>如果公司打算與立案托兒服務機構簽約收托公司員工子女，您願意推薦</text:p>
      <text:p text:style-name="P178"><text:span text:style-name="T179"><text:s text:c="8"/></text:span><text:span text:style-name="T180">哪些</text:span><text:span text:style-name="T181">幼兒</text:span><text:span text:style-name="T182">園</text:span><text:span text:style-name="T183">、</text:span><text:span text:style-name="T184">托嬰中</text:span><text:span text:style-name="T185">心</text:span><text:span text:style-name="T186">、兒童</text:span><text:span text:style-name="T187">課後照顧</text:span><text:span text:style-name="T188">服務</text:span><text:span text:style-name="T189">中心</text:span><text:span text:style-name="T190">？</text:span></text:p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>
            <text:p text:style-name="P197"/>
          </table:table-cell>
          <table:table-cell table:style-name="TableCell198">
            <text:p text:style-name="P199">托兒服務機構名稱</text:p>
          </table:table-cell>
          <table:table-cell table:style-name="TableCell200">
            <text:p text:style-name="P201"><text:s text:c="7"/>推薦理由</text:p>
          </table:table-cell>
        </table:table-row>
        <table:table-row table:style-name="TableRow202">
          <table:table-cell table:style-name="TableCell203">
            <text:p text:style-name="P204">1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2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3</text:p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</table:table>
      <text:p text:style-name="P223"/>
      <text:p text:style-name="P224">　2-3、對於與公司簽約的托兒機構，您有何期待?<text:s/>（可複選，並依優先順序標</text:p>
      <text:p text:style-name="P225">示1、2、3…）</text:p>
      <text:list text:style-name="LFO6" text:continue-numbering="true">
        <text:list-item>
          <text:p text:style-name="P226">提供優質教保服務</text:p>
        </text:list-item>
        <text:list-item>
          <text:p text:style-name="P227">提供相關的優惠措施</text:p>
        </text:list-item>
        <text:list-item>
          <text:p text:style-name="P228">配合員工加班需求，延長收托時間</text:p>
        </text:list-item>
        <text:list-item>
          <text:p text:style-name="P229">提供臨時托育服務</text:p>
        </text:list-item>
      </text:list>
      <text:p text:style-name="P230">□<text:s/>辦理親子活動或提供親職教養資訊</text:p>
      <text:list text:style-name="LFO6" text:continue-numbering="true">
        <text:list-item>
          <text:p text:style-name="P231">提供童書與玩具外借服務</text:p>
        </text:list-item>
        <text:list-item>
          <text:p text:style-name="P232">其它，請詳填:　　　　　　　　　</text:p>
        </text:list-item>
      </text:list>
      <text:p text:style-name="P233"><text:span text:style-name="T234">三、基本質料</text:span></text:p>
      <text:p text:style-name="P235"><text:span text:style-name="T236">　</text:span><text:span text:style-name="T237">　</text:span><text:span text:style-name="T238">3-1</text:span><text:span text:style-name="T239">.</text:span><text:span text:style-name="T240">性別：□男　　□女</text:span></text:p>
      <text:p text:style-name="P241"><text:span text:style-name="T242">3-2</text:span><text:span text:style-name="T243">.</text:span><text:span text:style-name="T244">年齡：</text:span></text:p>
      <text:p text:style-name="P245">□20歲以下<text:s text:c="3"/>□21歲~25歲<text:s text:c="2"/>□26歲~30歲<text:s text:c="2"/>□31歲~35歲<text:s text:c="2"/>□36歲~40歲<text:s text:c="2"/>□41歲~45歲<text:s text:c="2"/>□46歲~50歲<text:s text:c="2"/>□51歲~55歲<text:s text:c="2"/>□56歲~60歲<text:s text:c="2"/>□61歲以上</text:p>
      <text:p text:style-name="P246"><text:span text:style-name="T247">3-3</text:span><text:span text:style-name="T248">.</text:span><text:span text:style-name="T249">服務部門：</text:span><text:span text:style-name="T250">　　　　　　　　　</text:span></text:p>
      <text:p text:style-name="P251"><text:span text:style-name="T252">【感謝您提供寶貴意見！】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1pt" style:font-size-asian="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新細明體"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="標楷體" style:font-name-asian="標楷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新細明體"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●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5in" fo:margin-bottom="0.6888in" fo:margin-right="0.8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09in"/>
      </style:header-style>
      <style:footer-style>
        <style:header-footer-properties style:dynamic-spacing="true" fo:min-height="-0.43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2013年（事業單位）員工子女托兒服務意見調查表(草案)</dc:title>
    <meta:initial-creator>linpin</meta:initial-creator>
    <dc:creator>彥芝 陳</dc:creator>
    <meta:creation-date>2026-09-03T05:47:00Z</meta:creation-date>
    <dc:date>2026-09-03T05:47:00Z</dc:date>
    <meta:print-date>2013-07-30T01:38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194" meta:character-count="1298" meta:row-count="9" meta:non-whitespace-character-count="1106"/>
  </office:meta>
</office:document-meta>
</file>